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list-style-name="L1"/>
    <style:style style:name="T1" style:family="text">
      <style:text-properties fo:font-style="italic" style:font-style-asian="italic" style:font-style-complex="italic"/>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Sehr viele Menschen erleben heute großen Leistungsdruck und befinden sich häufig in Stresssituationen. Den hohen Anforderungen können wir langfristig nur gerecht werden, wenn wir uns für optimale Arbeitsbedingungen einsetzen.</text:p>
      <text:p text:style-name="Standard"/>
      <text:p text:style-name="Standard">Wer durchschnittlich 6 Stunden am Tag an seinem Schreibtisch sitzt braucht eine gut organisierte Struktur um auf Dauer keine Folgeschäden am Muskel-Skelett System zu erleiden.</text:p>
      <text:p text:style-name="Standard"/>
      <text:p text:style-name="Standard">Anhand einer von uns erstellten Checkliste gehen wir gemeinsam mit Ihren Mitarbeitern jeden Arbeitsplatz punktuell durch. So können einerseits Änderungen vorgenommen werden, andererseits fördern wir die Sensibilisierung Ihrer Mitarbeiter für Ihren Arbeitsbereich.</text:p>
      <text:p text:style-name="Standard"/>
      <text:p text:style-name="Standard">Der Reihe nach werden folgende Punkte erörtert:</text:p>
      <text:list xml:id="list34216488" text:style-name="L1">
        <text:list-item>
          <text:p text:style-name="P1">Position des Tisches / Lichtverhältnisse</text:p>
        </text:list-item>
        <text:list-item>
          <text:p text:style-name="P1">Einstellen des Stuhls / richtiges sitzen </text:p>
        </text:list-item>
        <text:list-item>
          <text:p text:style-name="P1">Position von Monitor,Tastatur, Maus und Papier</text:p>
        </text:list-item>
        <text:list-item>
          <text:p text:style-name="P1">Tischhöhe</text:p>
        </text:list-item>
        <text:list-item>
          <text:p text:style-name="P1">Tipps zur gesunden Körperhaltung</text:p>
        </text:list-item>
        <text:list-item>
          <text:p text:style-name="P1">kurze Anregung zur Rückenschule </text:p>
        </text:list-item>
        <text:list-item>
          <text:p text:style-name="P1">Info zu Grünpflanzen im Büro / Lüften</text:p>
        </text:list-item>
      </text:list>
      <text:p text:style-name="Standard"/>
      <text:p text:style-name="Standard">Auch wenn Monitore, Stühle und Tische heutzutage einen sehr hohen Qualitätsstandard haben, sollte man auch wissen, wie diese richtig eingestellt und benutzt werden.</text:p>
      <text:p text:style-name="Standard"/>
      <text:p text:style-name="Standard">Achten Sie auf Ihr ureigenes Körpergefühl! Bewegung, ausreichend Schlaf, und eine gesundheitsbewusste Ernährung sind wichtig für Ihren eigenen „Akku-Stand“!</text:p>
      <text:p text:style-name="Standard"/>
      <text:p text:style-name="Standard">Nehmen Sie sich gelegentlich kurz Zeit um tief durchzuatmen. Die Atmung ist ein häufig unterschätzter Faktor. Richtiges Atmen entspannt nicht nur, es versorgt uns mit Energie.</text:p>
      <text:p text:style-name="Standard"/>
      <text:p text:style-name="Standard">Desweiteren arbeiten wir eng mit dem Würzburger Fachhandel <text:span text:style-name="T1">Kevekordes Ergonomie</text:span> zusammen um Ihnen bei Bedarf den richtigen Bürostuhl oder das für Ihre Bedürfnisse passende Büroequipment empfehlen zu könne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4-01-11T09:38:16.62</meta:creation-date>
    <meta:generator>OpenOffice.org/3.2$Win32 OpenOffice.org_project/320m18$Build-9502</meta:generator>
    <dc:date>2014-01-20T14:45:38.95</dc:date>
    <meta:editing-duration>PT02H34M06S</meta:editing-duration>
    <meta:editing-cycles>12</meta:editing-cycles>
    <meta:document-statistic meta:table-count="0" meta:image-count="0" meta:object-count="0" meta:page-count="1" meta:paragraph-count="15" meta:word-count="230" meta:character-count="1655"/>
  </office:meta>
</office:document-meta>
</file>